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powershell"/><text:bookmark-start text:name="__RefHeading___powershell_1"/><text:bookmark-start text:name="powershell"/>Powershell<text:bookmark-end text:name="__RefHeading___powershell_1"/><text:bookmark-end text:name="powershell"/></text:h>
      <text:p text:style-name="Text_20_body">Parsen eines GPO-Reports im XML-Format und Ausgabe in CSV (inkl. optionalem Kommentar)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lect<text:span text:style-name="highlight_sy0">-</text:span>Xml <text:span text:style-name="highlight_kw5">-Path</text:span> .\_c__ChromeSecuritySettings.c217.u0.xml <text:span text:style-name="highlight_kw5">-Namespace</text:span> <text:span text:style-name="highlight_sy0">@</text:span><text:span text:style-name="highlight_br0">{</text:span>GPO<text:span text:style-name="highlight_sy0">=</text:span><text:span text:style-name="highlight_st0">'http://www.microsoft.com/GroupPolicy/Settings/Registry'</text:span><text:span text:style-name="highlight_br0">}</text:span> <text:span text:style-name="highlight_sy0">-</text:span>XPath <text:span text:style-name="highlight_st0">"//GPO:Policy"</text:span> <text:span text:style-name="highlight_sy0">|</text:span> <text:span text:style-name="highlight_kw1">Select-Object</text:span> <text:span text:style-name="highlight_kw5">-ExpandProperty</text:span> <text:span text:style-name="highlight_st0">"Node"</text:span> <text:span text:style-name="highlight_sy0">|</text:span> <text:span text:style-name="highlight_kw2">Select</text:span> Name<text:span text:style-name="highlight_sy0">,</text:span>State<text:span text:style-name="highlight_sy0">,</text:span>Comment<text:span text:style-name="highlight_sy0">,</text:span>Explain<text:span text:style-name="highlight_sy0">,</text:span>Supported<text:span text:style-name="highlight_sy0">,</text:span>Category <text:span text:style-name="highlight_sy0">|</text:span> <text:span text:style-name="highlight_kw1">Export-Csv</text:span> <text:span text:style-name="highlight_st0">"test.csv"</text:span> <text:span text:style-name="highlight_kw5">-Encoding</text:span> <text:span text:style-name="highlight_st0">"UTF8"</text:span> <text:span text:style-name="highlight_kw5">-Delimiter</text:span> <text:span text:style-name="highlight_st0">";"</text:span> <text:span text:style-name="highlight_kw5">-NoTypeInformation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7::13:14</meta:creation-date>
    <dc:creator>Generated</dc:creator>
    <dc:date>2026-09-14T07::13:14</dc:date>
    <dc:language>en-US</dc:language>
    <meta:editing-cycles>1</meta:editing-cycles>
    <meta:editing-duration>PT0S</meta:editing-duration>
    <dc:title>windows:powershell</dc:title>
  </office:meta>
</office:document-meta>
</file>