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hk:start"/><text:bookmark-start text:name="__RefHeading___ihk_1"/><text:bookmark-start text:name="ihk"/>IHK<text:bookmark-end text:name="__RefHeading___ihk_1"/><text:bookmark-end text:name="ihk"/></text:h>
      <text:p text:style-name="Text_20_body">Hilfen für die IHK-Prüfungen in den IT-Beruf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6::17:41</meta:creation-date>
    <dc:creator>Generated</dc:creator>
    <dc:date>2026-09-14T06::17:41</dc:date>
    <dc:language>en-US</dc:language>
    <meta:editing-cycles>1</meta:editing-cycles>
    <meta:editing-duration>PT0S</meta:editing-duration>
    <dc:title>ihk:start</dc:title>
  </office:meta>
</office:document-meta>
</file>