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hk:schriftliche_pruefungen"/><text:bookmark-start text:name="__RefHeading___schriftliche_pruefungen_1"/><text:bookmark-start text:name="schriftliche_pruefungen"/>Schriftliche Prüfungen<text:bookmark-end text:name="__RefHeading___schriftliche_pruefungen_1"/><text:bookmark-end text:name="schriftliche_pruefungen"/></text:h>
      <text:p text:style-name="Text_20_body">Analyse der Themen der letzten Jahre: <text:a xlink:type="simple" xlink:href="http://cammac.de/moodle/kbs/mod/folder/view.php?id=788" text:style-name="Internet_20_link" text:visited-style-name="Visited_20_Internet_20_Link">KBS Nordhorn</text:a></text:p>
      <text:p text:style-name="Text_20_body">Download von oben genannter Quelle (Stand: 07.03.2018):</text:p>
      <text:list text:style-name="List_20_1" text:continue-numbering="false">
        <text:list-item>
          <text:p text:style-name="List_20_1_Content_First"> <text:a xlink:type="simple" xlink:href="https://wiki.zassenhaus.net/ihk/w16-ganzheitliche_aufgabe_1-fiae.pdf" text:style-name="Internet_20_link" text:visited-style-name="Visited_20_Internet_20_Link"> Ganzheitliche Aufgabe 1 - Fachinformatiker/in Anwendungsentwicklung</text:a></text:p>
        </text:list-item>
        <text:list-item>
          <text:p text:style-name="List_20_1_Content"> <text:a xlink:type="simple" xlink:href="https://wiki.zassenhaus.net/ihk/w16-ganzheitliche_aufgabe_1-fisi.pdf" text:style-name="Internet_20_link" text:visited-style-name="Visited_20_Internet_20_Link"> Ganzheitliche Aufgabe 1 - Fachinformatiker/in Systemintegration</text:a></text:p>
        </text:list-item>
        <text:list-item>
          <text:p text:style-name="List_20_1_Content"> <text:a xlink:type="simple" xlink:href="https://wiki.zassenhaus.net/ihk/w16-ganzheitliche_aufgabe_1-ik.pdf" text:style-name="Internet_20_link" text:visited-style-name="Visited_20_Internet_20_Link"> Ganzheitliche Aufgabe 1 - Informatikkaufmann/frau</text:a></text:p>
        </text:list-item>
        <text:list-item>
          <text:p text:style-name="List_20_1_Content"> <text:a xlink:type="simple" xlink:href="https://wiki.zassenhaus.net/ihk/w16-ganzheitliche_aufgabe_1-sk.pdf" text:style-name="Internet_20_link" text:visited-style-name="Visited_20_Internet_20_Link"> Ganzheitliche Aufgabe 1 - IT-Systemkaufmann/frau</text:a></text:p>
        </text:list-item>
        <text:list-item>
          <text:p text:style-name="List_20_1_Content"> <text:a xlink:type="simple" xlink:href="https://wiki.zassenhaus.net/ihk/w17-ganzheitliche_aufgabe_2.pdf" text:style-name="Internet_20_link" text:visited-style-name="Visited_20_Internet_20_Link"> Ganzheitliche Aufgabe 2 - Alle IT-Berufe</text:a></text:p>
        </text:list-item>
        <text:list-item>
          <text:p text:style-name="List_20_1_Content_Last"> <text:a xlink:type="simple" xlink:href="https://wiki.zassenhaus.net/ihk/w16-wirtschafts_und_sozialkunde.pdf" text:style-name="Internet_20_link" text:visited-style-name="Visited_20_Internet_20_Link"> Wirtschafts- und Sozialkunde - Alle IT-Berufe</text:a></text:p>
        </text:list-item>
      </text:list>
      <text:p text:style-name="Text_20_body">Andere Quelle für mögliche Themen: <text:a xlink:type="simple" xlink:href="https://fachinformatiker-anwendungsentwicklung.net/moegliche-themen-der-abschlusspruefung/" text:style-name="Internet_20_link" text:visited-style-name="Visited_20_Internet_20_Link">Fachinformatiker-Anwendungsentwicklung.ne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31:04</meta:creation-date>
    <dc:creator>Generated</dc:creator>
    <dc:date>2026-09-14T06::31:04</dc:date>
    <dc:language>en-US</dc:language>
    <meta:editing-cycles>1</meta:editing-cycles>
    <meta:editing-duration>PT0S</meta:editing-duration>
    <dc:title>ihk:schriftliche_pruefungen</dc:title>
  </office:meta>
</office:document-meta>
</file>